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486in" text:min-label-width="0.5in" text:list-level-position-and-space-mode="label-alignment">
          <style:list-level-label-alignment text:label-followed-by="listtab" fo:margin-left="0.74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472in" style:page-number="1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justify" fo:margin-top="0.1in" fo:line-height="0.2916in" fo:margin-left="0.4916in" fo:text-indent="-0.4916in">
        <style:tab-stops/>
      </style:paragraph-properties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family="paragraph">
      <style:paragraph-properties fo:text-align="justify" fo:line-height="0.3472in" fo:margin-left="0.4666in" fo:text-indent="-0.4666in">
        <style:tab-stops/>
      </style:paragraph-properties>
      <style:text-properties style:font-name-asian="標楷體" fo:font-size="16pt" style:font-size-asian="16pt" style:font-size-complex="16pt"/>
    </style:style>
    <style:style style:name="P10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paragraph-properties fo:text-align="justify" fo:line-height="0.3472in" fo:margin-left="0.4909in" fo:text-indent="-0.4909in">
        <style:tab-stops/>
      </style:paragraph-properties>
      <style:text-properties style:font-name-asian="標楷體" fo:font-size="16pt" style:font-size-asian="16pt" style:font-size-complex="16pt"/>
    </style:style>
    <style:style style:name="P12" style:parent-style-name="內文" style:family="paragraph">
      <style:paragraph-properties fo:text-align="justify" fo:line-height="0.3472in" fo:margin-left="0.6111in" fo:text-indent="-0.444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" style:parent-style-name="內文" style:family="paragraph">
      <style:paragraph-properties fo:text-align="justify" fo:line-height="0.3472in" fo:margin-left="0.6111in" fo:text-indent="-0.444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" style:parent-style-name="內文" style:family="paragraph">
      <style:paragraph-properties fo:text-align="justify" fo:line-height="0.3472in" fo:margin-left="0.6111in" fo:text-indent="-0.444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5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" style:parent-style-name="內文" style:family="paragraph">
      <style:paragraph-properties fo:text-align="justify" fo:line-height="0.3472in" fo:margin-left="0.4666in" fo:text-indent="-0.4666in">
        <style:tab-stops/>
      </style:paragraph-properties>
      <style:text-properties style:font-name-asian="標楷體" fo:font-size="16pt" style:font-size-asian="16pt" style:font-size-complex="16pt"/>
    </style:style>
    <style:style style:name="P17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8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text-align="justify" fo:line-height="0.3472in" fo:margin-left="0.4666in" fo:text-indent="-0.4666in">
        <style:tab-stops/>
      </style:paragraph-properties>
      <style:text-properties style:font-name-asian="標楷體" fo:font-size="16pt" style:font-size-asian="16pt" style:font-size-complex="16pt"/>
    </style:style>
    <style:style style:name="P20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1" style:parent-style-name="內文" style:family="paragraph">
      <style:paragraph-properties fo:text-align="justify" fo:line-height="0.3472in" fo:margin-left="0.4666in" fo:text-indent="-0.4666in">
        <style:tab-stops/>
      </style:paragraph-properties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3" style:parent-style-name="內文" style:family="paragraph">
      <style:paragraph-properties fo:text-align="justify" fo:line-height="0.3472in" fo:margin-left="0.4666in" fo:text-indent="-0.4666in">
        <style:tab-stops/>
      </style:paragraph-properties>
      <style:text-properties style:font-name-asian="標楷體" fo:font-size="16pt" style:font-size-asian="16pt" style:font-size-complex="16pt"/>
    </style:style>
    <style:style style:name="P24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5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6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7" style:parent-style-name="內文" style:family="paragraph">
      <style:paragraph-properties fo:text-align="justify" fo:line-height="0.3472in" fo:margin-left="0.4666in" fo:text-indent="-0.4666in">
        <style:tab-stops/>
      </style:paragraph-properties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P60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1" style:parent-style-name="內文" style:family="paragraph">
      <style:paragraph-properties fo:text-align="justify" fo:line-height="0.3472in" fo:margin-left="0.4666in" fo:text-indent="-0.4666in">
        <style:tab-stops/>
      </style:paragraph-properties>
    </style:style>
    <style:style style:name="T62" style:parent-style-name="預設段落字型" style:family="text">
      <style:text-properties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P79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80" style:parent-style-name="內文" style:family="paragraph">
      <style:paragraph-properties fo:text-align="justify" fo:line-height="0.3472in" fo:margin-left="0.4888in" fo:text-indent="-0.4888in">
        <style:tab-stops/>
      </style:paragraph-properties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-asian="標楷體" fo:font-size="16pt" style:font-size-asian="16pt" style:font-size-complex="16pt"/>
    </style:style>
    <style:style style:name="T118" style:parent-style-name="預設段落字型" style:family="text">
      <style:text-properties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-asian="標楷體" fo:font-size="16pt" style:font-size-asian="16pt" style:font-size-complex="16pt"/>
    </style:style>
    <style:style style:name="T120" style:parent-style-name="預設段落字型" style:family="text">
      <style:text-properties style:font-name-asian="標楷體" fo:font-size="16pt" style:font-size-asian="16pt" style:font-size-complex="16pt"/>
    </style:style>
    <style:style style:name="T121" style:parent-style-name="預設段落字型" style:family="text">
      <style:text-properties style:font-name-asian="標楷體" fo:font-size="16pt" style:font-size-asian="16pt" style:font-size-complex="16pt"/>
    </style:style>
    <style:style style:name="P122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23" style:parent-style-name="內文" style:family="paragraph">
      <style:paragraph-properties fo:text-align="justify" fo:line-height="0.3472in" fo:margin-left="0.4888in" fo:text-indent="-0.4888in">
        <style:tab-stops/>
      </style:paragraph-properties>
    </style:style>
    <style:style style:name="T124" style:parent-style-name="預設段落字型" style:family="text">
      <style:text-properties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-asian="標楷體" fo:font-size="16pt" style:font-size-asian="16pt" style:font-size-complex="16pt"/>
    </style:style>
    <style:style style:name="P144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45" style:parent-style-name="內文" style:family="paragraph">
      <style:paragraph-properties fo:text-align="justify" fo:line-height="0.3472in" fo:margin-left="0.4444in" fo:text-indent="-0.4444in">
        <style:tab-stops/>
      </style:paragraph-properties>
    </style:style>
    <style:style style:name="T146" style:parent-style-name="預設段落字型" style:family="text">
      <style:text-properties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-asian="標楷體" fo:font-size="16pt" style:font-size-asian="16pt" style:font-size-complex="16pt"/>
    </style:style>
    <style:style style:name="T148" style:parent-style-name="預設段落字型" style:family="text">
      <style:text-properties style:font-name-asian="標楷體" fo:font-size="16pt" style:font-size-asian="16pt" style:font-size-complex="16pt"/>
    </style:style>
    <style:style style:name="T149" style:parent-style-name="預設段落字型" style:family="text">
      <style:text-properties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-asian="標楷體" fo:font-size="16pt" style:font-size-asian="16pt" style:font-size-complex="16pt"/>
    </style:style>
    <style:style style:name="T154" style:parent-style-name="預設段落字型" style:family="text">
      <style:text-properties style:font-name-asian="標楷體" fo:font-size="16pt" style:font-size-asian="16pt" style:font-size-complex="16pt"/>
    </style:style>
    <style:style style:name="T155" style:parent-style-name="預設段落字型" style:family="text">
      <style:text-properties style:font-name-asian="標楷體" fo:font-size="16pt" style:font-size-asian="16pt" style:font-size-complex="16pt"/>
    </style:style>
    <style:style style:name="T156" style:parent-style-name="預設段落字型" style:family="text">
      <style:text-properties style:font-name-asian="標楷體" fo:font-size="16pt" style:font-size-asian="16pt" style:font-size-complex="16pt"/>
    </style:style>
    <style:style style:name="T157" style:parent-style-name="預設段落字型" style:family="text">
      <style:text-properties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-asian="標楷體" fo:font-size="16pt" style:font-size-asian="16pt" style:font-size-complex="16pt"/>
    </style:style>
    <style:style style:name="P164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5" style:parent-style-name="內文" style:family="paragraph">
      <style:paragraph-properties fo:text-align="justify" fo:line-height="0.3472in" fo:margin-left="0.4888in" fo:text-indent="-0.4888in">
        <style:tab-stops/>
      </style:paragraph-properties>
    </style:style>
    <style:style style:name="T166" style:parent-style-name="預設段落字型" style:family="text">
      <style:text-properties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-asian="標楷體" fo:font-size="16pt" style:font-size-asian="16pt" style:font-size-complex="16pt"/>
    </style:style>
    <style:style style:name="T169" style:parent-style-name="預設段落字型" style:family="text">
      <style:text-properties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-asian="標楷體" fo:font-size="16pt" style:font-size-asian="16pt" style:font-size-complex="16pt"/>
    </style:style>
    <style:style style:name="P173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74" style:parent-style-name="內文" style:family="paragraph">
      <style:paragraph-properties fo:text-align="justify" fo:line-height="0.3472in" fo:margin-left="0.4444in" fo:text-indent="-0.4444in">
        <style:tab-stops/>
      </style:paragraph-properties>
    </style:style>
    <style:style style:name="T175" style:parent-style-name="預設段落字型" style:family="text">
      <style:text-properties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-asian="標楷體" fo:font-size="16pt" style:font-size-asian="16pt" style:font-size-complex="16pt"/>
    </style:style>
    <style:style style:name="P178" style:parent-style-name="內文" style:family="paragraph">
      <style:paragraph-properties fo:text-align="justify" fo:line-height="0.3472in"/>
      <style:text-properties style:font-name-asian="標楷體" fo:font-size="16pt" style:font-size-asian="16pt" style:font-size-complex="16pt"/>
    </style:style>
    <style:style style:name="P179" style:parent-style-name="內文" style:family="paragraph">
      <style:paragraph-properties fo:text-align="justify" fo:line-height="0.3472in"/>
      <style:text-properties style:font-name-asian="標楷體" fo:font-size="16pt" style:font-size-asian="16pt" style:font-size-complex="16pt"/>
    </style:style>
    <style:style style:name="P180" style:parent-style-name="內文" style:family="paragraph">
      <style:paragraph-properties fo:text-align="justify" fo:margin-top="0.1in" fo:line-height="0.3472in" fo:margin-left="0.5118in" fo:text-indent="-0.5118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81" style:parent-style-name="內文" style:family="paragraph">
      <style:paragraph-properties fo:text-align="justify" fo:line-height="0.3472in" fo:margin-left="0.4444in" fo:text-indent="-0.4444in">
        <style:tab-stops/>
      </style:paragraph-properties>
    </style:style>
    <style:style style:name="T182" style:parent-style-name="預設段落字型" style:family="text">
      <style:text-properties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-asian="標楷體" fo:font-size="16pt" style:font-size-asian="16pt" style:font-size-complex="16pt"/>
    </style:style>
    <style:style style:name="T184" style:parent-style-name="預設段落字型" style:family="text">
      <style:text-properties style:font-name-asian="標楷體" fo:font-size="16pt" style:font-size-asian="16pt" style:font-size-complex="16pt"/>
    </style:style>
    <style:style style:name="T185" style:parent-style-name="預設段落字型" style:family="text">
      <style:text-properties style:font-name-asian="標楷體" fo:font-size="16pt" style:font-size-asian="16pt" style:font-size-complex="16pt"/>
    </style:style>
    <style:style style:name="T186" style:parent-style-name="預設段落字型" style:family="text">
      <style:text-properties style:font-name-asian="標楷體" fo:font-size="16pt" style:font-size-asian="16pt" style:font-size-complex="16pt"/>
    </style:style>
    <style:style style:name="T187" style:parent-style-name="預設段落字型" style:family="text">
      <style:text-properties style:font-name-asian="標楷體" fo:font-size="16pt" style:font-size-asian="16pt" style:font-size-complex="16pt"/>
    </style:style>
    <style:style style:name="T188" style:parent-style-name="預設段落字型" style:family="text">
      <style:text-properties style:font-name-asian="標楷體" fo:font-size="16pt" style:font-size-asian="16pt" style:font-size-complex="16pt"/>
    </style:style>
    <style:style style:name="T189" style:parent-style-name="預設段落字型" style:family="text">
      <style:text-properties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Q&amp;A</text:p>
      <text:p text:style-name="P6"><text:span text:style-name="T7">一、重新檢修個人信用卡支付款項處理原則：</text:span></text:p>
      <text:p text:style-name="P8">Q1：本次檢修以個人信用卡刷卡方式支付處理原則之原因？</text:p>
      <text:p text:style-name="P9">A1：由於信用卡之使用日趨普通，與現金、支票等均屬交易支付工具之一，又各機關對現行使用個人信用卡處理原則屢有建議再予放寬之意見，惟刷卡金額較大時，現金紅利相對較高，恐有社會觀感不佳之虞，爰在兼顧支付便利性、民眾觀感及朝適度開放信用卡刷卡等考量下，予以檢修規定，以提升行政效能。</text:p>
      <text:p text:style-name="P10">Q2：本次檢修個人信用卡刷卡方式支付處理原則，與現行規定比較，其修正重點為何？</text:p>
      <text:p text:style-name="P11">A2：</text:p>
      <text:p text:style-name="P12">一、現行各機關採購單位辦理之採購，或非專任採購業務人員而經常辦理採購事項者，應由機關直接支付予廠商，或以政府採購卡支付之原則，仍予以維持。</text:p>
      <text:p text:style-name="P13">二、得以個人信用卡刷卡支付之項目，除員工出差旅費、健康檢查費、子女教育補助費、辦理員工自強活動及特別費外，再增列進修訓練補助費、報名費等項目；並審酌放寬一定範圍之零星支出。</text:p>
      <text:p text:style-name="P14">三、如仍有因公務需要之其他情形，有使用員工個人信用卡支付時，則由機關本權責卓處。</text:p>
      <text:p text:style-name="P15">Q3：日後如有其他具以員工為給付對象性質之項目，是否需報請行政院主計總處增列？</text:p>
      <text:p text:style-name="P16">A3：修正後之處理原則規定，以員工為給付對象之個人出差旅費、健康檢查費…「等」，得以個人信用卡刷卡方式辦理支付。日後如有類此具以員工個人為給付對象之項目，則由機關本權責認定得否以個人信用卡刷卡方式辦理支付，毋須再報請本總處增列。</text:p>
      <text:p text:style-name="P17"/>
      <text:soft-page-break/>
      <text:p text:style-name="P18">Q4：公務需要之零星支出是否均可刷卡？</text:p>
      <text:p text:style-name="P19">A4：依處理原則規定，各機關採購案件仍應集中由採購單位負責辦理，由機關直接支付予廠商，或以政府採購卡支付，非專任採購業務人員而經常辦理採購事項者，應以政府採購卡支付。至其餘非專任採購人員且非經常性辦理採購，以零用金支付時，為簡化先行借支零用金等程序，在不增加政府支出及不違反政府採購法、機關採購規定下得以個人信用卡刷卡支付。</text:p>
      <text:p text:style-name="P20"><text:bookmark-start text:name="Q2"/><text:bookmark-end text:name="Q2"/>Q5：處理原則第2、3點所列員工出差旅費以及零星支出等項目外，其餘得否以信用卡刷卡方式支付？</text:p>
      <text:p text:style-name="P21">A5：本檢修之通案開放項目外，倘仍有以個人信用卡刷卡支付者，在不違反處理原則第1點規定（機關採購單位辦理之採購，或非專任採購業務人員而經常辦理之採購），授權由各機關本權責卓處。</text:p>
      <text:p text:style-name="P22">Q6：處理原則第3點規定，由機關本權責卓處，是否需逐案簽陳首長核可後才能刷卡？</text:p>
      <text:p text:style-name="P23">A6：各機關得依實際需要，依其授權代行之規定逐案簽奉核准辦理，或訂定處理原則辦理（得由總務、政風、主計及業務等各相關單位共同會商研議）。</text:p>
      <text:p text:style-name="P24"/>
      <text:p text:style-name="P25">二、停止適用機關發放禮券報支經費處理規定：</text:p>
      <text:p text:style-name="P26"><text:span text:style-name="T27">Q1</text:span><text:span text:style-name="T28">：為何停止適用行政院主計總處</text:span><text:span text:style-name="T29">96</text:span><text:span text:style-name="T30">年</text:span><text:span text:style-name="T31">2</text:span><text:span text:style-name="T32">月</text:span><text:span text:style-name="T33">1</text:span><text:span text:style-name="T34">日處會三字第</text:span><text:span text:style-name="T35">0960000691</text:span><text:span text:style-name="T36">號函說明三？</text:span></text:p>
      <text:p text:style-name="P37"><text:span text:style-name="T38">A1</text:span><text:span text:style-name="T39">：審計部調查中央及地方政府發放獎金情形，核有部分機關誤用援引</text:span><text:span text:style-name="T40">本</text:span><text:span text:style-name="T41">總處</text:span><text:span text:style-name="T42">96</text:span><text:span text:style-name="T43">年</text:span><text:span text:style-name="T44">2</text:span><text:span text:style-name="T45">月</text:span><text:span text:style-name="T46">1</text:span><text:span text:style-name="T47">日函示作為發放員工禮券之依據，致發生未依「全國軍公教員工待遇支給要點」及「公務人員品德修養及工作績效激勵辦法」等規定</text:span><text:span text:style-name="T48">辦理</text:span><text:span text:style-name="T49">即發放</text:span><text:span text:style-name="T50">之</text:span><text:span text:style-name="T51">情形。又為避免誤認</text:span><text:span text:style-name="T52">本</text:span><text:span text:style-name="T53">總處上開函示，限制各機關發放禮品</text:span><text:span text:style-name="T54">（</text:span><text:span text:style-name="T55">券</text:span><text:span text:style-name="T56">）</text:span><text:span text:style-name="T57">或現金</text:span><text:span text:style-name="T58">等</text:span><text:span text:style-name="T59">之形式選擇，爰經檢討停止適用。</text:span></text:p>
      <text:soft-page-break/>
      <text:p text:style-name="P60">Q2：停止適用行政院主計總處96年2月1日處會三字第0960000691號函說明三後，各機關辦理文康活動是否仍可發放禮品（券）？是否仍可用郵政禮券？或可改為現金？</text:p>
      <text:p text:style-name="P61"><text:span text:style-name="T62">A2</text:span><text:span text:style-name="T63">：各機關辦理文康活動，係依「中央各機關學校員工文康活動實施要點」規定辦理。又依行政院</text:span><text:span text:style-name="T64">89</text:span><text:span text:style-name="T65">年</text:span><text:span text:style-name="T66">7</text:span><text:span text:style-name="T67">月</text:span><text:span text:style-name="T68">12</text:span><text:span text:style-name="T69">日臺</text:span><text:span text:style-name="T70">89</text:span><text:span text:style-name="T71">院人政給字第</text:span><text:span text:style-name="T72">017698</text:span><text:span text:style-name="T73">號函略以，各機關學校於每月員工生日時發放禮券或等值禮品，係屬上開文康活動實施要點規定之康樂活動，其經費業已明定在各機關年度預算相關科目內列支，不受「全國軍公教</text:span><text:span text:style-name="T74">員工</text:span><text:span text:style-name="T75">待遇支給要點」第</text:span><text:span text:style-name="T76">7</text:span><text:span text:style-name="T77">點規定之限制，毋需另行專案報院核定。</text:span><text:span text:style-name="T78">至各機關發放生日禮品是否仍可用郵政禮券或改發現金一節，應依上開行政院函規定辦理，如有疑義可洽詢權責機關行政院人事行政總處。</text:span></text:p>
      <text:p text:style-name="P79">Q3：機關除了生日禮券外，為了獎勵員工可否支給禮品（券）？</text:p>
      <text:p text:style-name="P80"><text:span text:style-name="T81">A</text:span><text:span text:style-name="T82">3</text:span><text:span text:style-name="T83">：依行政院</text:span><text:span text:style-name="T84">10</text:span><text:span text:style-name="T85">4</text:span><text:span text:style-name="T86">年</text:span><text:span text:style-name="T87">2</text:span><text:span text:style-name="T88">月</text:span><text:span text:style-name="T89">4</text:span><text:span text:style-name="T90">日</text:span><text:span text:style-name="T91">院授人</text:span><text:span text:style-name="T92">給字第</text:span><text:span text:style-name="T93">10</text:span><text:span text:style-name="T94">40024361</text:span><text:span text:style-name="T95">號函</text:span><text:span text:style-name="T96">說明二、</text:span><text:span text:style-name="T97">（二）</text:span><text:span text:style-name="T98">規定</text:span><text:span text:style-name="T99">略以</text:span><text:span text:style-name="T100">，</text:span><text:span text:style-name="T101">各機關</text:span><text:span text:style-name="T102">以</text:span><text:span text:style-name="T103">本機關及</text:span><text:span text:style-name="T104">所屬機關員工為適用對象，擬發放禮品</text:span><text:span text:style-name="T105">（</text:span><text:span text:style-name="T106">券</text:span><text:span text:style-name="T107">）</text:span><text:span text:style-name="T108">之獎勵案件，應依據或比照「公務人員品德修養及工作績效激勵辦法」第</text:span><text:span text:style-name="T109">6</text:span><text:span text:style-name="T110">條規定，於團體在</text:span><text:span text:style-name="T111">1</text:span><text:span text:style-name="T112">萬元以下、個人在</text:span><text:span text:style-name="T113">5</text:span><text:span text:style-name="T114">千元以下之額度辦理；如需發給超逾上開激勵辦法第</text:span><text:span text:style-name="T115">6</text:span><text:span text:style-name="T116">條規定所定額度之獎勵者，應專案報經</text:span><text:span text:style-name="T117">行政</text:span><text:span text:style-name="T118">院核准後始得支給。</text:span><text:span text:style-name="T119">爰各機關除發放生日禮券以外，擬發放禮品</text:span><text:span text:style-name="T120">（券）</text:span><text:span text:style-name="T121">之獎勵案件，應依上開行政院函及激勵辦法之規定辦理。</text:span></text:p>
      <text:p text:style-name="P122">Q4：各機關獎勵員工，是否能發放現金或得直接兌換現金之現金禮券（含郵政禮券）？</text:p>
      <text:p text:style-name="P123"><text:span text:style-name="T124">A</text:span><text:span text:style-name="T125">4</text:span><text:span text:style-name="T126">：依考試院「公務人員品德修養及工作績效激勵辦法」第</text:span><text:span text:style-name="T127">6</text:span><text:span text:style-name="T128">條規定略以，公務人員個人或團體在本機關內具有該條規定事蹟之一者，個人得頒給</text:span><text:span text:style-name="T129">5</text:span><text:span text:style-name="T130">千元以下等值之獎勵；團體得頒給</text:span><text:span text:style-name="T131">1</text:span><text:span text:style-name="T132">萬元以下等值之獎勵。又依銓敘部</text:span><text:span text:style-name="T133">103</text:span><text:span text:style-name="T134">年</text:span><text:span text:style-name="T135">11</text:span><text:span text:style-name="T136">月</text:span><text:span text:style-name="T137">3</text:span><text:span text:style-name="T138">日部管四字第</text:span><text:span text:style-name="T139">1033864899</text:span><text:span text:style-name="T140">函示略以，「等值之獎勵」並不包</text:span><text:span text:style-name="T141">含</text:span><text:span text:style-name="T142">獎金及得直接兌換現金之現</text:span><text:soft-page-break/><text:span text:style-name="T143">金禮券或郵政禮券。</text:span></text:p>
      <text:p text:style-name="P144">Q5：停止適用行政院主計總處96年2月1日處會三字第0960000691號函說明三後，機關為推展業務以民眾為對象之禮品（券）或現金等發放方式如何處理？</text:p>
      <text:p text:style-name="P145"><text:span text:style-name="T146">A</text:span><text:span text:style-name="T147">5</text:span><text:span text:style-name="T148">：</text:span><text:span text:style-name="T149">本</text:span><text:span text:style-name="T150">總處</text:span><text:span text:style-name="T151">96</text:span><text:span text:style-name="T152">年</text:span><text:span text:style-name="T153">2</text:span><text:span text:style-name="T154">月</text:span><text:span text:style-name="T155">1</text:span><text:span text:style-name="T156">日</text:span><text:span text:style-name="T157">函示</text:span><text:span text:style-name="T158">係為簡化政府經費支付程序，以提升行政效率，而經費結報所附單據係為證明支付之事實，應依支出憑證處理要點規定辦理；至以民眾為對象之</text:span><text:span text:style-name="T159">禮品（券）</text:span><text:span text:style-name="T160">或</text:span><text:span text:style-name="T161">現金</text:span><text:span text:style-name="T162">等發放方式</text:span><text:span text:style-name="T163">，則應視有無辦理依據，以及考量機關預算編列情形、推展業務之計畫內容、性質、實施方式等衡酌辦理。</text:span></text:p>
      <text:p text:style-name="P164">Q6：各機關發放禮品（券）或現金如何辦理結報？</text:p>
      <text:p text:style-name="P165"><text:span text:style-name="T166">A</text:span><text:span text:style-name="T167">6</text:span><text:span text:style-name="T168">：各機關發放禮</text:span><text:span text:style-name="T169">品（</text:span><text:span text:style-name="T170">券</text:span><text:span text:style-name="T171">）</text:span><text:span text:style-name="T172">或現金等時，應取得相關證明支付事實之單據，如發票、收據、購買證明單、發放清冊或印領清冊等，並依支出憑證處理要點規定據以辦理經費結報，又該項發放如涉及所得、獎金或其他給與，應依稅法及相關規定辦理。</text:span></text:p>
      <text:p text:style-name="P173">Q7：各機關發放對象如為民眾，是否一定要檢附發放或印領清冊辦理結報？</text:p>
      <text:p text:style-name="P174"><text:span text:style-name="T175">A</text:span><text:span text:style-name="T176">7</text:span><text:span text:style-name="T177">：</text:span></text:p>
      <text:list text:style-name="LFO3" text:continue-numbering="true">
        <text:list-item>
          <text:p text:style-name="P178">各機關無論發放商品禮券、現金禮券等，因其價值等同現金，均應善盡管理責任，不因其發放形式而有所不同。</text:p>
        </text:list-item>
        <text:list-item>
          <text:p text:style-name="P179">各機關發放對象如為民眾，在不違反稅法及相關規定下，倘機關就管理面能妥善管控支領、發放及保管等情形，或有其他證明文件等，得自行衡酌是否免檢附發放或印領清冊，以發票、收據、購買證明單等辦理結報。</text:p>
        </text:list-item>
      </text:list>
      <text:p text:style-name="P180">Q8：發放清冊或印領清冊須填列之要項為何？</text:p>
      <text:p text:style-name="P181"><text:span text:style-name="T182">A</text:span><text:span text:style-name="T183">8</text:span><text:span text:style-name="T184">：各機關發放禮</text:span><text:span text:style-name="T185">品（</text:span><text:span text:style-name="T186">券</text:span><text:span text:style-name="T187">）</text:span><text:span text:style-name="T188">或現金等時，造具之發放清冊或印領清冊，得參照支出憑證處理要點第</text:span><text:span text:style-name="T189">5</text:span><text:span text:style-name="T190">點收據所列要項填列。惟如未涉受領人所得稅扣繳事宜，得免填列受領人地址及國民身分證資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字元字元1字元字元字元字元字元字元字元字元字元" style:display-name=" 字元 字元1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language-asian="en" style:country-asian="US" fo:hyphenate="false"/>
    </style:style>
    <style:style style:name="分項段落" style:display-name="分項段落" style:family="paragraph" style:parent-style-name="內文" style:list-style-name="LFO1">
      <style:paragraph-properties style:snap-to-layout-grid="false" fo:text-align="justify" style:vertical-align="baseline" fo:line-height="150%"/>
      <style:text-properties style:font-name-asian="標楷體" style:letter-kerning="false" fo:font-size="18pt" style:font-size-asian="1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華康粗明體" fo:font-size="14pt" style:font-size-asian="14pt" style:font-size-complex="12pt" fo:hyphenate="false"/>
    </style:style>
    <style:style style:name="本文縮排" style:display-name="本文縮排" style:family="paragraph" style:parent-style-name="內文">
      <style:paragraph-properties fo:margin-left="0.4263in" fo:text-indent="-0.4263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樣式5" style:display-name="樣式5" style:family="paragraph" style:parent-style-name="內文">
      <style:paragraph-properties style:snap-to-layout-grid="false" fo:text-align="end" fo:margin-top="0.125in" style:line-height-at-least="0in" fo:margin-left="0.1347in">
        <style:tab-stops/>
      </style:paragraph-properties>
      <style:text-properties style:font-name-asian="標楷體" fo:font-size="10pt" style:font-size-asian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666666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text:list-style style:name="LFO1">
      <text:list-level-style-number text:level="1" style:num-suffix="、" style:num-format="一, 十, 一百(繁)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format="１, ２, ３, ...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format="１, ２, ３, ...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486in" text:min-label-width="0.5in" text:list-level-position-and-space-mode="label-alignment">
          <style:list-level-label-alignment text:label-followed-by="listtab" fo:margin-left="0.74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604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9in"/>
      </style:header-style>
      <style:footer-style>
        <style:header-footer-properties style:dynamic-spacing="true" fo:min-height="0.2895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margin-right="0.25in"/>
    </style:style>
    <style:style style:name="F4" style:parent-style-name="a0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P5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3"><draw:frame draw:style-name="F4" text:anchor-type="paragraph" svg:x="0.7881in" svg:y="-0.0305in" draw:z-index="0"><draw:text-box fo:min-height="0in" fo:min-width="0in"><text:p text:style-name="P2"><text:span text:style-name="頁碼"><text:page-number text:fixed="false">1</text:page-number></text:span></text:p><text:p text:style-name="P5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商「健全內部控制機制之推動事宜」會議議程</dc:title>
    <dc:description/>
    <dc:subject/>
    <meta:initial-creator>dgbas</meta:initial-creator>
    <dc:creator>admin</dc:creator>
    <meta:creation-date>2019-03-15T08:49:00Z</meta:creation-date>
    <dc:date>2019-03-15T08:49:00Z</dc:date>
    <meta:print-date>2015-02-16T06:44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96" meta:character-count="2653" meta:row-count="18" meta:non-whitespace-character-count="2262"/>
  </office:meta>
</office:document-meta>
</file>